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1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2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3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4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none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20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7.10.2026_KR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13.07.2026 r.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wraz z instalacją zbiornikową na gaz płynny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Kalety, ul. Paderewskiego 205, dz. nr 521/141 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03.08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22.07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Jerzy Błażkowski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5385510314938268301" text:style-name="WW8Num11">
        <text:list-item text:start-value="1">
          <text:p text:style-name="P13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4">Roboty prowadzić pod nadzorem archeologicznym;</text:p>
        </text:list-item>
        <text:list-item>
          <text:p text:style-name="P14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5">Wykonywanie wykopów fundamentowych prowadzić pod nadzorem uprawnionego geologa górniczego z adnotacją do Dziennika Budowy;</text:p>
        </text:list-item>
        <text:list-item>
          <text:p text:style-name="P13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5553696922582708979" text:style-name="WW8Num21">
        <text:list-item>
          <text:p text:style-name="P16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9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0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29811109" text:continue-numbering="true" text:style-name="WW8Num21">
        <text:list-item>
          <text:p text:style-name="P17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1">Wymagania dotyczące zakończenia robót:</text:p>
      <text:list xml:id="list8616516534035198178" text:style-name="WW8Num32">
        <text:list-item>
          <text:p text:style-name="P18">Obiekt wymaga geodezyjnej inwentaryzacji powykonawczej (art. 43 ust.1 z zastrzeżeniem ust. 3 ustawy Prawo budowlane)</text:p>
        </text:list-item>
        <text:list-item>
          <text:p text:style-name="P18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2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17T09:52:45.38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61" meta:character-count="3452"/>
    <meta:user-defined meta:name="Info 1"/>
    <meta:user-defined meta:name="Info 2"/>
    <meta:user-defined meta:name="Info 3"/>
    <meta:user-defined meta:name="Info 4"/>
    <meta:template xlink:type="simple" xlink:actuate="onRequest" xlink:title="" xlink:href="../../Downloads/19.55_Rother_instalowanie_bip.odt/Normal"/>
  </office:meta>
</office:document-meta>
</file>